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е-граждане-выберут-лучших-медсестер-терапевтов-и-педиатров"/>"Активные граждане" выберут лучших медсестер, терапевтов и педиатров<text:bookmark-end text:name="активные-граждане-выберут-лучших-медсестер-терапевтов-и-педиатров"/></text:h>
      <text:p text:style-name="First_20_paragraph">28.03.2017</text:p>
      <text:p text:style-name="Text_20_body"><text:line-break/></text:p>
      <text:p text:style-name="Text_20_body">Проект электронных референдумов «Активный гражданин» предложил жителям столицы выбрать лучших медсестер, терапевтов и педиатров. Первое голосование «Лучший врач-терапевт взрослой поликлиники» стартует сегодня, 28 марта.</text:p>
      <text:p text:style-name="Text_20_body">По сообщению <text:a xlink:type="simple" xlink:href="http://www.mskagency.ru/materials/2650726?block_mode=iframe" office:name=""><text:span text:style-name="Definition">агентства городских новостей «Москва»</text:span></text:a>, оценить работу врача можно по десятибалльной шкале. Победителями станут только 10 специалистов.</text:p>
      <text:p text:style-name="Text_20_body">Кроме этого, с 30 марта участники проекта смогут оценить работу педиатров, а с 4 апреля – детских медсестер. В День медицинского работника победившим в голосованиях врачам вручат памятные награды. </text:p>
      <text:p text:style-name="Text_20_body"><text:line-break/></text:p>
      <text:p text:style-name="Text_20_body">Адрес страницы: <text:a xlink:type="simple" xlink:href="http://tagan.mos.ru/presscenter/news/detail/5399773.html" office:name=""><text:span text:style-name="Definition">http://tagan.mos.ru/presscenter/news/detail/5399773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7T08:04:11Z</meta:creation-date>
    <dc:date>2024-05-07T08:04:11Z</dc:date>
  </office:meta>
</office:document-meta>
</file>