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у-будущего-нарисуют-участники-активного-гражданина"/>Москву будущего нарисуют участники «Активного гражданина»<text:bookmark-end text:name="москву-будущего-нарисуют-участники-активного-гражданина"/></text:h>
      <text:p text:style-name="First_20_paragraph">04.04.2017</text:p>
      <text:p text:style-name="Text_20_body"><text:line-break/></text:p>
      <text:p text:style-name="Text_20_body">Проект электронных референдумов «Активный гражданин» запустил 3 апреля творческий конкурс, в рамках которого участникам предстоит нарисовать на бумаге столицу будущего.</text:p>
      <text:p text:style-name="Text_20_body">- Предлагается создать иллюстрацию на тему «Мое будущее я создаю сегодня», где будет показано, как может измениться столица через год или несколько десятилетий, - сообщает <text:a xlink:type="simple" xlink:href="https://www.mos.ru/news/item/22445073/" office:name=""><text:span text:style-name="Definition">официальный портал мэра и Правительства Москвы</text:span></text:a>.</text:p>
      <text:p text:style-name="Text_20_body">Победитель конкурса получит приз в виде интенсив-курса в Британской школе дизайна. Ознакомиться с правилами участия можно по <text:a xlink:type="simple" xlink:href="http://ag.mos.ru/arts" office:name=""><text:span text:style-name="Definition">ссылке</text:span></text:a>. </text:p>
      <text:p text:style-name="Text_20_body"><text:line-break/></text:p>
      <text:p text:style-name="Text_20_body">Адрес страницы: <text:a xlink:type="simple" xlink:href="http://tagan.mos.ru/presscenter/news/detail/5501913.html" office:name=""><text:span text:style-name="Definition">http://tagan.mos.ru/presscenter/news/detail/550191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3T06:37:41Z</meta:creation-date>
    <dc:date>2024-04-23T06:37:41Z</dc:date>
  </office:meta>
</office:document-meta>
</file>