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ктивные-граждане-поставили-высшие-оценки-транспортным-нововведениям"/>«Активные граждане» поставили высшие оценки транспортным нововведениям<text:bookmark-end text:name="активные-граждане-поставили-высшие-оценки-транспортным-нововведениям"/></text:h>
      <text:p text:style-name="First_20_paragraph">10.04.2017</text:p>
      <text:p text:style-name="Text_20_body"><text:line-break/></text:p>
      <text:p text:style-name="Text_20_body">Пользователи проекта электронных референдумов «Активный гражданин» поставили максимальные оценки новинкам в транспортной сфере по итогам первых месяцев 2017 года.</text:p>
      <text:p text:style-name="Text_20_body">- Составлен рейтинг «Городских новинок», реализованных в Москве в период с января по март 2017 года, - сообщает <text:a xlink:type="simple" xlink:href="http://www.mskagency.ru/materials/2654634?block_mode=iframe" office:name=""><text:span text:style-name="Definition">агентство городских новостей «Москва»</text:span></text:a>. – Высшие оценки жители поставили актуальным новинкам в сфере транспорта и получения госуслуг.</text:p>
      <text:p text:style-name="Text_20_body">Пользователи оценили 16 городских новинок по пятибалльной шкале. Средний показатель равняется 4,67 баллам.</text:p>
      <text:p text:style-name="Text_20_body">Отмечается, что высшую оценку – 4,83 балла – получила новая услуга замены водительских прав в центрах «Мои документы». </text:p>
      <text:p text:style-name="Text_20_body"><text:line-break/></text:p>
      <text:p text:style-name="Text_20_body">Адрес страницы: <text:a xlink:type="simple" xlink:href="http://tagan.mos.ru/presscenter/news/detail/5579779.html" office:name=""><text:span text:style-name="Definition">http://tagan.mos.ru/presscenter/news/detail/5579779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07T03:58:08Z</meta:creation-date>
    <dc:date>2024-05-07T03:58:08Z</dc:date>
  </office:meta>
</office:document-meta>
</file>