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ьзователи-активного-гражданина-проголосуют-за-правила-покоса-газонов"/>Пользователи "Активного гражданина" проголосуют за правила покоса газонов<text:bookmark-end text:name="пользователи-активного-гражданина-проголосуют-за-правила-покоса-газонов"/></text:h>
      <text:p text:style-name="First_20_paragraph">14.06.2017</text:p>
      <text:p text:style-name="Text_20_body"><text:line-break/></text:p>
      <text:p text:style-name="Text_20_body">Участники проекта "Активный гражданин" смогут определить правила и частоту покоса газонов в Москве. Новое голосование стартовало на портале 13 июня.</text:p>
      <text:p text:style-name="Text_20_body">Согласно действующему регламенту, газоны во дворах Москвы начинают косить, как только высота травы достигает 10-15 сантиметров - после этого ее срезают до пяти-восьми сантиметров. Сторонники регулярной стрижки считают, что эти меры необходимы для сохранения эстетического облика города. Оппоненты же высказываются против, так как частый покос вредит почве.</text:p>
      <text:p text:style-name="Text_20_body">Официальный <text:a xlink:type="simple" xlink:href="https://www.mos.ru/news/item/25412073/" office:name=""><text:span text:style-name="Definition">портал</text:span></text:a> мэра и Правительства Москвы сообщает, что регламент поменяют в случае, если на портале "Активный гражданин" за новые правила проголосуют не менее 100 человек от двора. При этом 70 процентов респондентов должны одобрить новый порядок покоса.</text:p>
      <text:p text:style-name="Text_20_body"><text:line-break/></text:p>
      <text:p text:style-name="Text_20_body">Адрес страницы: <text:a xlink:type="simple" xlink:href="http://tagan.mos.ru/presscenter/news/detail/6193335.html" office:name=""><text:span text:style-name="Definition">http://tagan.mos.ru/presscenter/news/detail/6193335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4T11:21:25Z</meta:creation-date>
    <dc:date>2024-11-14T11:21:25Z</dc:date>
  </office:meta>
</office:document-meta>
</file>