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астники-активного-гражданина-помогли-организовать-свыше-100-спортивных-мероприятий"/>Участники «Активного гражданина» помогли организовать свыше 100 спортивных мероприятий<text:bookmark-end text:name="участники-активного-гражданина-помогли-организовать-свыше-100-спортивных-мероприятий"/></text:h>
      <text:p text:style-name="First_20_paragraph">20.09.2017</text:p>
      <text:p text:style-name="Text_20_body">Более 100 мероприятий спортивной направленности прошли на 14 общегородских площадках Москвы этим летом. Об этом стало известно 19 сентября.</text:p>
      <text:p text:style-name="Text_20_body"><text:line-break/></text:p>
      <text:p text:style-name="Text_20_body">Участие в определении программы и организации бесплатных занятий фитнесом выбирали пользователи интернет-портала «Активный гражданин». Благодаря их вкладу, специалисты провели для москвичей фитнес-зарядки, мастер-классы по разным видам спорта, уроки по скандинавской ходьбе.</text:p>
      <text:p text:style-name="Text_20_body"><text:line-break/></text:p>
      <text:p text:style-name="Text_20_body">Как напоминает официальный <text:a xlink:type="simple" xlink:href="https://www.mos.ru/news/item/29603073/" office:name=""><text:span text:style-name="Definition">портал</text:span></text:a> мэра и Правительства Москвы, помимо городской спортивной программы «активные граждане» помогли составить план отдыха для детей, принявших участие в «Московской смене». Для юных жителей столицы по итогам голосования организовали спартакиады и квесты в игровой форме.</text:p>
      <text:p text:style-name="Text_20_body"><text:line-break/></text:p>
      <text:p text:style-name="Text_20_body">Адрес страницы: <text:a xlink:type="simple" xlink:href="http://tagan.mos.ru/presscenter/news/detail/6869193.html" office:name=""><text:span text:style-name="Definition">http://tagan.mos.ru/presscenter/news/detail/6869193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08T06:58:11Z</meta:creation-date>
    <dc:date>2024-11-08T06:58:11Z</dc:date>
  </office:meta>
</office:document-meta>
</file>