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луги-налоговой-службы-окажут-в-центре-мои-документы-таганского-района"/>Услуги налоговой службы окажут в центре «Мои документы» Таганского района<text:bookmark-end text:name="услуги-налоговой-службы-окажут-в-центре-мои-документы-таганского-района"/></text:h>
      <text:p text:style-name="First_20_paragraph">10.10.2017</text:p>
      <text:p text:style-name="Text_20_body">Более 60 Центров государственных услуг «Мои документы» столицы начали предоставлять по запросу справки налоговой службы. Выдают их и в Таганском районе.</text:p>
      <text:p text:style-name="Text_20_body">При этом декларация 3-НДФЛ можно получить только месту прописки. Услугу предоставляют примерно за 10 минут. Индивидуальный номер налогоплательщика можно заказать в любом из столичных центров «Мои документы», выдающих подобные справки.</text:p>
      <text:p text:style-name="Text_20_body">В Центральном административном округе расширенный пакет услуг оказывается в Красносельском, Пресненском и других районах. Полный список можно посмотреть на портале «<text:a xlink:type="simple" xlink:href="https://ag.mos.ru/experiments/347" office:name=""><text:span text:style-name="Definition">Активный гражданин</text:span></text:a>».</text:p>
      <text:p text:style-name="Text_20_body"><text:line-break/></text:p>
      <text:p text:style-name="Text_20_body">Адрес страницы: <text:a xlink:type="simple" xlink:href="http://tagan.mos.ru/presscenter/news/detail/6908754.html" office:name=""><text:span text:style-name="Definition">http://tagan.mos.ru/presscenter/news/detail/690875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0T12:06:12Z</meta:creation-date>
    <dc:date>2024-05-20T12:06:12Z</dc:date>
  </office:meta>
</office:document-meta>
</file>