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роприятия-для-дней-регионов-в-москве-выберут-пользователи-активного-гражданина"/>Мероприятия для Дней регионов в Москве выберут пользователи «Активного гражданина»<text:bookmark-end text:name="мероприятия-для-дней-регионов-в-москве-выберут-пользователи-активного-гражданина"/></text:h>
      <text:p text:style-name="First_20_paragraph">06.12.2017</text:p>
      <text:p text:style-name="Text_20_body">Жители столицы проголосуют за мероприятия для Дней регионов в Москве, сообщается 5 декабря на сайте «Москва 24».</text:p>
      <text:p text:style-name="Text_20_body">— Столица старается укреплять межобластные связи и поддерживать сотрудничество с самыми отдаленными уголками нашей страны, — рассказали в пресс-службе проекта «Активный гражданин».</text:p>
      <text:p text:style-name="Text_20_body">Представители сервиса <text:a xlink:type="simple" xlink:href="https://www.m24.ru/news/obshchestvo/05122017/18573" office:name=""><text:span text:style-name="Definition">отметили</text:span></text:a>, что в 2017 году в столице пройдут дни Калужской, Орловской, Тамбовской областей и Республики Крым.</text:p>
      <text:p text:style-name="Text_20_body">Респондентам предлагается выбрать наиболее интересные, на их взгляд, развлечения. Среди них фотовыставки, концерты, ярмарки и другие мероприятия.</text:p>
      <text:p text:style-name="Text_20_body"><text:line-break/></text:p>
      <text:p text:style-name="Text_20_body">Адрес страницы: <text:a xlink:type="simple" xlink:href="http://tagan.mos.ru/presscenter/news/detail/7019599.html" office:name=""><text:span text:style-name="Definition">http://tagan.mos.ru/presscenter/news/detail/7019599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7T21:39:15Z</meta:creation-date>
    <dc:date>2023-09-17T21:39:15Z</dc:date>
  </office:meta>
</office:document-meta>
</file>