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зиденты-активного-гражданина-выберут-формат-работы-культурных-центров"/>Резиденты «Активного гражданина» выберут формат работы культурных центров<text:bookmark-end text:name="резиденты-активного-гражданина-выберут-формат-работы-культурных-центров"/></text:h>
      <text:p text:style-name="First_20_paragraph">13.12.2017</text:p>
      <text:p text:style-name="Text_20_body">Москвичи выберут формат работы культурных центров на портале «Активный гражданин», сообщили 12 декабря на официальном сайте мэра и Правительства Москвы.</text:p>
      <text:p text:style-name="Text_20_body">Ранее горожане принимали участие в краудсорсинг-проекте Правительства Москвы «Культурные центры. Будущее». Все желающие предлагали варианты по улучшению работы учреждений. Спорные моменты вынесены на голосование.</text:p>
      <text:p text:style-name="Text_20_body">Резидентам предложат выбрать наиболее удобный график работы учреждений культуры и высказаться, нужны ли информационные буклеты.</text:p>
      <text:p text:style-name="Text_20_body"><text:a xlink:type="simple" xlink:href="https://www.mos.ru/news/item/33998073/" office:name=""><text:span text:style-name="Definition">Жители каждого района</text:span></text:a> могут проголосовать за кружки для детей и взрослых, которые они хотели бы посещать в центрах.</text:p>
      <text:p text:style-name="Text_20_body"><text:line-break/></text:p>
      <text:p text:style-name="Text_20_body">Адрес страницы: <text:a xlink:type="simple" xlink:href="http://tagan.mos.ru/presscenter/news/detail/7034822.html" office:name=""><text:span text:style-name="Definition">http://tagan.mos.ru/presscenter/news/detail/7034822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1T09:45:59Z</meta:creation-date>
    <dc:date>2023-06-11T09:45:59Z</dc:date>
  </office:meta>
</office:document-meta>
</file>