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ьзователи-портала-активный-гражданин-выберут-название-розовой-линии-метро"/>Пользователи портала «Активный гражданин» выберут название розовой линии метро<text:bookmark-end text:name="пользователи-портала-активный-гражданин-выберут-название-розовой-линии-метро"/></text:h>
      <text:p text:style-name="First_20_paragraph">26.04.2018</text:p>
      <text:p text:style-name="Text_20_body"><text:line-break/></text:p>
      <text:p text:style-name="Text_20_body">«Активные граждане» проголосуют за название розовой линии Московского метрополитена. Об этом стало известно 26 апреля.</text:p>
      <text:p text:style-name="Text_20_body"><text:line-break/></text:p>
      <text:p text:style-name="Text_20_body">На официальном <text:a xlink:type="simple" xlink:href="https://www.mos.ru/news/item/39497073/" office:name=""><text:span text:style-name="Definition">сайте</text:span></text:a> мэра и Правительства Москвы отметили, что новая линия стала 15-й по счету. Сейчас ее рабочее название – «Кожуховская». «Активные граждане» смогут проголосовать за него, вариант «Некрасовская» или предложить свою идею.</text:p>
      <text:p text:style-name="Text_20_body"><text:line-break/></text:p>
      <text:p text:style-name="Text_20_body">Для пассажиров линия откроется в текущем году. Она станет самой длинной из всех, которые построены в подземке. Протяженность розовой линии составит более 15 километров. Из восьми станций две будут выполнять функцию пересадочных. С «Нижегородской» пассажиры попадут на Большую кольцевую линию, а с «Косина» - на «Лермонтовский проспект» Таганско-Краснопресненской лини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tagan.mos.ru/presscenter/news/detail/7294300.html" office:name=""><text:span text:style-name="Definition">http://tagan.mos.ru/presscenter/news/detail/7294300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7T10:45:38Z</meta:creation-date>
    <dc:date>2024-05-07T10:45:38Z</dc:date>
  </office:meta>
</office:document-meta>
</file>