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москвичи-выберут-программу-дней-открытых-дверей-в-центрах-социального-обслуживания"/>Москвичи выберут программу Дней открытых дверей в Центрах социального обслуживания<text:bookmark-end text:name="москвичи-выберут-программу-дней-открытых-дверей-в-центрах-социального-обслуживания"/></text:h>
      <text:p text:style-name="First_20_paragraph">18.05.2018</text:p>
      <text:p text:style-name="Text_20_body"><text:line-break/></text:p>
      <text:p text:style-name="Text_20_body">На портале «Активный гражданин» 18 мая открылось голосование на тему: «Программа дней открытых дверей в Центрах социального обслуживания».</text:p>
      <text:p text:style-name="Text_20_body"><text:line-break/></text:p>
      <text:p text:style-name="Text_20_body">В качестве вариантов горожанам предложили экскурсии по учреждению, игры-квесты, тематические выставки, мастер-классы от экспертов «Московского долголетия» и концерты клубов и кружков центров. Кроме того, жители столицы смогут поделиться своими идеями.</text:p>
      <text:p text:style-name="Text_20_body"><text:line-break/></text:p>
      <text:p text:style-name="Text_20_body">На <text:a xlink:type="simple" xlink:href="https://ag.mos.ru/poll/4647" office:name=""><text:span text:style-name="Definition">портале</text:span></text:a> «Активный гражданин» отметили, что Дни открытых дверей пройдут в учреждениях в октябре. Сотрудники центров на встречах расскажут о своей работе.</text:p>
      <text:p text:style-name="Text_20_body"><text:line-break/></text:p>
      <text:p text:style-name="Text_20_body"><text:line-break/></text:p>
      <text:p text:style-name="Text_20_body">Адрес страницы: <text:a xlink:type="simple" xlink:href="http://tagan.mos.ru/presscenter/news/detail/7337937.html" office:name=""><text:span text:style-name="Definition">http://tagan.mos.ru/presscenter/news/detail/7337937.html</text:span></text:a></text:p>
      <text:p text:style-name="Text_20_body"><text:a xlink:type="simple" xlink:href="http://tagan.mos.ru" office:name=""><text:span text:style-name="Definition">Управа Таганского района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4-11-18T21:31:58Z</meta:creation-date>
    <dc:date>2024-11-18T21:31:58Z</dc:date>
  </office:meta>
</office:document-meta>
</file>