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проголосуют-за-формат-лекций-о-здоровом-образе-жизни"/>Москвичи проголосуют за формат лекций о здоровом образе жизни<text:bookmark-end text:name="москвичи-проголосуют-за-формат-лекций-о-здоровом-образе-жизни"/></text:h>
      <text:p text:style-name="First_20_paragraph">26.06.2018</text:p>
      <text:p text:style-name="Text_20_body">Пользователи портала «Активный гражданин» определят формат лекций о здоровом образе жизни. Такая информация поступила 25 июня.</text:p>
      <text:p text:style-name="Text_20_body">Благодаря голосованию «Встречи с врачами» граждане выберут формат лекций и темы, которые затронут на них.</text:p>
      <text:p text:style-name="Text_20_body">Среди предполагаемых вариантов есть беседы с известными докторами, групповые занятия в «Школе здоровья» и прочее.</text:p>
      <text:p text:style-name="Text_20_body">Отметим, что участники голосования смогут выбрать для встреч одну из предложенных тем.</text:p>
      <text:p text:style-name="Text_20_body">Так, на беседы с врачами вынесут широкий спектр вопросов: оказание первой помощи, профилактику инсультов, скрининг болезней и многое другое.</text:p>
      <text:p text:style-name="Text_20_body"><text:line-break/></text:p>
      <text:p text:style-name="Text_20_body">Адрес страницы: <text:a xlink:type="simple" xlink:href="http://tagan.mos.ru/presscenter/news/detail/7414481.html" office:name=""><text:span text:style-name="Definition">http://tagan.mos.ru/presscenter/news/detail/7414481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16:56:23Z</meta:creation-date>
    <dc:date>2024-05-07T16:56:23Z</dc:date>
  </office:meta>
</office:document-meta>
</file>