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учшую-смотровую-площадку-города-предложили-выбрать-на-портале-активный-гражданин"/>Лучшую смотровую площадку города предложили выбрать на портале «Активный гражданин»<text:bookmark-end text:name="лучшую-смотровую-площадку-города-предложили-выбрать-на-портале-активный-гражданин"/></text:h>
      <text:p text:style-name="First_20_paragraph">03.07.2018</text:p>
      <text:p text:style-name="Text_20_body"><text:line-break/></text:p>
      <text:p text:style-name="Text_20_body">На портале «Активный гражданин» стартовало голосование за лучшую смотровую площадку в столице, стало известно 2 июля. На выбор предложили 19 объектов.</text:p>
      <text:p text:style-name="Text_20_body"><text:line-break/></text:p>
      <text:p text:style-name="Text_20_body">Голосование называется «Влюбиться в Москву: самые интересные места столицы». Среди претендентов на звание лучшей смотровой площадки заявлены: спортивный комплекс «Лужники», небоскребы «Москва-Сити», дома-книжки на Новом Арбате, парящий мост в парке «Зарядье» и здание Министерства иностранных дел.</text:p>
      <text:p text:style-name="Text_20_body"><text:line-break/></text:p>
      <text:p text:style-name="Text_20_body">На портале можно найти подробную характеристику каждого объекта, узнать, какие виды на город открываются с того или иного места.</text:p>
      <text:p text:style-name="Text_20_body"><text:line-break/></text:p>
      <text:p text:style-name="Text_20_body">На официальном <text:a xlink:type="simple" xlink:href="https://www.mos.ru/news/item/42212073/" office:name=""><text:span text:style-name="Definition">сайте</text:span></text:a> мэра и Правительства Москвы разместили график работы каждой смотровой площадки. Там отметили, что резиденты проекта смогут предложить свои варианты ответа, если все заявленные их не устроят.</text:p>
      <text:p text:style-name="Text_20_body"><text:line-break/></text:p>
      <text:p text:style-name="Text_20_body"><text:line-break/></text:p>
      <text:p text:style-name="Text_20_body">Адрес страницы: <text:a xlink:type="simple" xlink:href="http://tagan.mos.ru/presscenter/news/detail/7426822.html" office:name=""><text:span text:style-name="Definition">http://tagan.mos.ru/presscenter/news/detail/7426822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8T15:36:12Z</meta:creation-date>
    <dc:date>2023-09-18T15:36:12Z</dc:date>
  </office:meta>
</office:document-meta>
</file>