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сполняющий-обязанности-главы-управы-таганского-района-игорь-ланин-20-ноября-проведет-встречу-с-жителями"/>Исполняющий обязанности главы управы Таганского района Игорь Ланин 20 ноября проведет встречу с жителями<text:bookmark-end text:name="исполняющий-обязанности-главы-управы-таганского-района-игорь-ланин-20-ноября-проведет-встречу-с-жителями"/></text:h>
      <text:p text:style-name="First_20_paragraph">05.11.2019</text:p>
      <text:p text:style-name="Text_20_body">Исполняющий обязанности главы управы Игорь Ланин проведет 20 ноября встречу с жителями.</text:p>
      <text:p text:style-name="Text_20_body">В ходе беседы обсудят тему: «Об организации спортивно-досуговой работы по месту жительства с различными категориями населения в зимний период».</text:p>
      <text:p text:style-name="Text_20_body">В начале мероприятия жителям прочитают доклад. После все желающие смогут задать интересующие их вопросы.</text:p>
      <text:p text:style-name="Text_20_body">Мероприятие пройдет в помещении школы номер 498 по адресу: Марксистская улица, дом 9, корпус 2. Начало в 19:00.</text:p>
      <text:p text:style-name="Text_20_body"><text:line-break/></text:p>
      <text:p text:style-name="Text_20_body">Адрес страницы: <text:a xlink:type="simple" xlink:href="http://tagan.mos.ru/presscenter/news/detail/8465843.html" office:name=""><text:span text:style-name="Definition">http://tagan.mos.ru/presscenter/news/detail/8465843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4T14:24:02Z</meta:creation-date>
    <dc:date>2025-07-04T14:24:02Z</dc:date>
  </office:meta>
</office:document-meta>
</file>