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200-тысяч-человек-выбрали-темы-для-московской-недели-предпринимательства"/>Свыше 200 тысяч человек выбрали темы для Московской недели предпринимательства<text:bookmark-end text:name="свыше-200-тысяч-человек-выбрали-темы-для-московской-недели-предпринимательства"/></text:h>
      <text:p text:style-name="First_20_paragraph">20.01.2020</text:p>
      <text:p text:style-name="Text_20_body">Свыше 200 тысяч человек на <text:a xlink:type="simple" xlink:href="https://ag.mos.ru/home" office:name=""><text:span text:style-name="Definition">портале</text:span></text:a> «Активный гражданин» выбрали темы для Московской недели предпринимательства. Об этом стало известно 20 января.</text:p>
      <text:p text:style-name="Text_20_body">Наибольшее количество голосов досталось молодежному предпринимательству. Его выбрали 21,08 процента человек. За стартапы и социальное предпринимательство проголосовали 16,45 процента и 15,69 соответственно.</text:p>
      <text:p text:style-name="Text_20_body">Еще жители столицы смогли прислать свои предложения. Собственные идеи отправили более 1,8 тысячи человек.</text:p>
      <text:p text:style-name="Text_20_body">Всего в голосовании приняли участие 204 818 активных граждан, сообщили на официальном <text:a xlink:type="simple" xlink:href="https://www.mos.ru/news/item/68195073/" office:name=""><text:span text:style-name="Definition">сайте</text:span></text:a> мэра Москвы.</text:p>
      <text:p text:style-name="Text_20_body"><text:line-break/></text:p>
      <text:p text:style-name="Text_20_body">Адрес страницы: <text:a xlink:type="simple" xlink:href="http://tagan.mos.ru/presscenter/news/detail/8630351.html" office:name=""><text:span text:style-name="Definition">http://tagan.mos.ru/presscenter/news/detail/863035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1T16:19:50Z</meta:creation-date>
    <dc:date>2024-03-21T16:19:50Z</dc:date>
  </office:meta>
</office:document-meta>
</file>