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учшие-места-для-свиданий-выберут-москвичи-в-проекте-активный-гражданин"/>Лучшие места для свиданий выберут москвичи в проекте «Активный гражданин»<text:bookmark-end text:name="лучшие-места-для-свиданий-выберут-москвичи-в-проекте-активный-гражданин"/></text:h>
      <text:p text:style-name="First_20_paragraph">04.08.2020</text:p>
      <text:p text:style-name="Text_20_body">В рамках серии «Москва "Активного гражданина": любимые места в городе» жители столицы смогут выбрать лучшие места для романтических встреч. Об этом проинформировали 4 августа.</text:p>
      <text:p text:style-name="Text_20_body">Наиболее популярные места внесут в виртуальную карту «Активного гражданина», где можно будет ознакомиться со всеми нововведениями, согласованными участниками проекта.</text:p>
      <text:p text:style-name="Text_20_body">Пользователи смогут выбрать среди таких вариантов, как Патриаршие пруды, Нескучный сад, парк «Зарядье», Московский планетарий, Выставка достижений народного хозяйства, парк Кусково, сад «Эрмитаж», «Аптекарский огород», смотровая площадка Останкинской башни и других.</text:p>
      <text:p text:style-name="Text_20_body">На <text:a xlink:type="simple" xlink:href="https://www.mos.ru/news/item/77862073/" office:name=""><text:span text:style-name="Definition">сайте</text:span></text:a> мэра Москвы сообщили, что одним из вариантов ответа будет прогулка на теплоходе по Москве-реке. Желающие смогут предложить и свое любимое место для свиданий.</text:p>
      <text:p text:style-name="Text_20_body"><text:line-break/></text:p>
      <text:p text:style-name="Text_20_body">Адрес страницы: <text:a xlink:type="simple" xlink:href="http://tagan.mos.ru/presscenter/news/detail/9100507.html" office:name=""><text:span text:style-name="Definition">http://tagan.mos.ru/presscenter/news/detail/9100507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2T20:48:28Z</meta:creation-date>
    <dc:date>2023-09-12T20:48:28Z</dc:date>
  </office:meta>
</office:document-meta>
</file>