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ункты-вакцинации-открыли-во-флагманских-центрах-мои-документы-в-столице"/>Пункты вакцинации открыли во флагманских центрах «Мои документы» в столице<text:bookmark-end text:name="пункты-вакцинации-открыли-во-флагманских-центрах-мои-документы-в-столице"/></text:h>
      <text:p text:style-name="First_20_paragraph">13.04.2021</text:p>
      <text:p text:style-name="Text_20_body">Жители Москвы смогут привиться от коронавируса в шести флагманских центрах государственных услуг «Мои документы».</text:p>
      <text:p text:style-name="Text_20_body">Для процедуры нужен паспорт и полис обязательного медицинского страхования. Перед вакцинацией необходимо заполнить анкету о состоянии здоровья и отдать ее врачу.</text:p>
      <text:p text:style-name="Text_20_body">Осмотр пациента перед вакцинацией и сам укол делают в оборудованном во флагманском центре медицинском кабинете врачи выездных бригад городских поликлиник.</text:p>
      <text:p text:style-name="Text_20_body">Вакцинацию проводят врачи городских поликлиник.</text:p>
      <text:p text:style-name="Text_20_body">Добавим, что в Москве с 14 апреля начнут работу еще две выездные бригады вакцинации. Они будут расположены в торговом центре «ВТБ Арена Плаза» в Северном административном округе и на фуд-корте «Подсолнухи» в Восточном административном округе.</text:p>
      <text:p text:style-name="Text_20_body"><text:line-break/></text:p>
      <text:p text:style-name="Text_20_body">Адрес страницы: <text:a xlink:type="simple" xlink:href="http://tagan.mos.ru/presscenter/news/detail/9867944.html" office:name=""><text:span text:style-name="Definition">http://tagan.mos.ru/presscenter/news/detail/9867944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00:07:40Z</meta:creation-date>
    <dc:date>2023-05-20T00:07:40Z</dc:date>
  </office:meta>
</office:document-meta>
</file>