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узыкальный-спектакль-состоялся-в-доме-культуры-стимул"/>Музыкальный спектакль состоялся в Доме культуры «Стимул»<text:bookmark-end text:name="музыкальный-спектакль-состоялся-в-доме-культуры-стимул"/></text:h>
      <text:p text:style-name="First_20_paragraph">30.04.2021</text:p>
      <text:p text:style-name="Text_20_body">Музыкальный спектакль «Балтийское гордое море» прошел 28 апреля в Доме культуры «Стимул».</text:p>
      <text:p text:style-name="Text_20_body">— Зрители увидели постановку театральной студии «Оперетта на Таганке». Спектакль прошел в рамках мероприятий в честь 76-летия Победы в Великой Отечественной войне. Сюжет постановки основан на событиях, происходящих в Кронштадте во время блокады Ленинграда в 1942 году, — сообщила Екатерина Голубева, редактор культурного учреждения.</text:p>
      <text:p text:style-name="Text_20_body">В пьесе воспеваются патриотизм и героизм балтийских моряков. Прототип главной героини — реальная разведчица, которая была отправлена с заданием в тыл врага, откуда не вернулась. Ее судьба так и осталась неизвестной.</text:p>
      <text:p text:style-name="Text_20_body">Отметим, что спектакль можно было посмотреть бесплатно. Он прошел в здании ДК по адресу: Сибирский проезд, дом 2, строение 5.</text:p>
      <text:p text:style-name="Text_20_body"><text:line-break/></text:p>
      <text:p text:style-name="Text_20_body">Адрес страницы: <text:a xlink:type="simple" xlink:href="http://tagan.mos.ru/presscenter/news/detail/9918747.html" office:name=""><text:span text:style-name="Definition">http://tagan.mos.ru/presscenter/news/detail/9918747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23:18:39Z</meta:creation-date>
    <dc:date>2023-06-20T23:18:39Z</dc:date>
  </office:meta>
</office:document-meta>
</file>