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дителям-юных-велосипедистов"/>РОДИТЕЛЯМ ЮНЫХ ВЕЛОСИПЕДИСТОВ<text:bookmark-end text:name="родителям-юных-велосипедистов"/></text:h>
      <text:p text:style-name="First_20_paragraph">21.04.2014</text:p>
      <text:p text:style-name="Text_20_body"><text:span text:style-name="T1">Родителям юных велосипедистов</text:span></text:p>
      <text:p text:style-name="Text_20_body"><text:line-break/></text:p>
      <text:p text:style-name="Text_20_body">В весенний период на дорогах все чаще появляются велосипедисты, в большинстве случаев – это дети и подростки. Их передвижение по городу связно с высокой степенью опасности, а безопасность во многом зависит от родителей. Ведь часто велосипедисты ездят без всяких правил, потому что их этому никто не научил. Родители должны обучать детей основам безопасности дорожного движения с дошкольного возраста.</text:p>
      <text:p text:style-name="Text_20_body">Управление ГИБДД Москвы напоминает участникам дорожного движения, что с 8 апреля 2014 года были внесены изменения в Правила дорожного движения Российской Федерации. В соответствии с новыми поправками движение велосипедистов младше 7 лет может осуществляться только по тротуарам, пешеходным и вело-пешеходным дорожкам, и также в пределах пешеходных зон. А детям в возрасте от 7 до 14 лет разрешено передвижение и по велосипедным дорожкам.</text:p>
      <text:p text:style-name="Text_20_body">В Правилах разъясняется, когда велосипедист может ездить по правому краю проезжей части или по обочине, но это разрешено только велосипедистам старше 14 лет, а младшим ребятам это делать запрещено.</text:p>
      <text:p text:style-name="Text_20_body">Если движение велосипедиста по тротуару, пешеходной дорожке, обочине или в пределах пешеходных зон подвергает опасности или создает помехи для движения иных лиц, велосипедист должен спешиться и руководствоваться требованиями, предусмотренными Правилами дорожного движения для пешеходов.</text:p>
      <text:p text:style-name="Text_20_body">Родителям нужно объяснить ребенку, что пересекая дорогу по пешеходному переходу, нужно остановиться, спешиться и катить велосипед рядом с собой. Так безопасно.</text:p>
      <text:p text:style-name="Text_20_body">Кроме того, следует отметить, что кататься на велосипеде во дворе тоже опасно, а наиболее безопасными местами для катания на велосипедах и самокатах являются парки и специальные площадки.</text:p>
      <text:p text:style-name="Text_20_body">Столичная Госавтоинспекция еще раз напоминает водителям о необходимости быть предельно внимательными на дороге и внутри дворовой территории. При повороте направо или налево водитель обязан уступить дорогу пешеходам и велосипедистам, пересекающим проезжую часть дороги, на которую он поворачивает.</text:p>
      <text:p text:style-name="Text_20_body"><text:span text:style-name="T2">2 батальон ДПС полка ДПС ГИБДД УВД по ЦАО ГУ МВД России по г. Москве</text:span></text:p>
      <text:p text:style-name="Text_20_body"><text:line-break/></text:p>
      <text:p text:style-name="Text_20_body">Адрес страницы: <text:a xlink:type="simple" xlink:href="http://tagan.mos.ru/security-and-rule-of-law/gibdd/detail/1015171.html" office:name=""><text:span text:style-name="Definition">http://tagan.mos.ru/security-and-rule-of-law/gibdd/detail/101517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01:05:52Z</meta:creation-date>
    <dc:date>2024-09-25T01:05:52Z</dc:date>
  </office:meta>
</office:document-meta>
</file>