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олимпиада-школьников-на-страже-экономики"/>Всероссийская олимпиада школьников «На страже экономики»<text:bookmark-end text:name="всероссийская-олимпиада-школьников-на-страже-экономики"/></text:h>
      <text:p text:style-name="First_20_paragraph">13.11.2017</text:p>
      <text:p text:style-name="Text_20_body">В целях ранней профессиональной ориентации граждан на службу в органы внутренних дел и проведения отбора на обучение в образовательные организации системы МВД России, Нижегородская академия МВД России организует проведение Всероссийской олимпиады школьников «На страже экономики».</text:p>
      <text:p text:style-name="Text_20_body">К участию в олимпиаде допускаются учащиеся 8-11 классов. На олимпиаду выносятся задания в рамках школьной программы по предмету «Обществознание» по тематике непосредственно связанной с профессиональной деятельность подразделений экономической безопасности и противодействия коррупции.</text:p>
      <text:p text:style-name="Text_20_body">Олимпиада проводится в два этапа:</text:p>
      <text:p text:style-name="Text_20_body">I.Отборочный (заочное интернет – тестирование);</text:p>
      <text:p text:style-name="Text_20_body">II. Заключительный (решение заданий с прибытием в Нижний Новгород).</text:p>
      <text:p text:style-name="Text_20_body">Для участия в олимпиаде школьникам необходимо в срок до 30 декабря 2017 года зарегистрироваться и подать заявку через портал олимпиады по адресам: <text:a xlink:type="simple" xlink:href="http://46.229.138.58:8090/" office:name=""><text:span text:style-name="Definition">http://46.229.138.58:8090/</text:span></text:a> либо <text:a xlink:type="simple" xlink:href="http://95.79.56.213:8090/" office:name=""><text:span text:style-name="Definition">http://95.79.56.213:8090/</text:span></text:a>, пройти соответствующее интернет-тестирование.</text:p>
      <text:p text:style-name="Text_20_body">По вопросам проведения обращаться к сотрудникам академии, ответственных за проведение олимпиады: Тингаева Наталия Викторовна, Богданова Лиана Олеговна (телефон: 8(831)421-72-60).</text:p>
      <text:p text:style-name="Text_20_body">Сведения о школьниках (ФИО, наименование общеобразовательной организации, класс, контактный телефон), изъявивших желание принять участие в олимпиаде, предоставить в срок до 13 декабря 2017 года.</text:p>
      <text:p text:style-name="Text_20_body"><text:line-break/></text:p>
      <text:p text:style-name="Text_20_body">Адрес страницы: <text:a xlink:type="simple" xlink:href="http://tagan.mos.ru/security-and-rule-of-law/gibdd/detail/6972029.html" office:name=""><text:span text:style-name="Definition">http://tagan.mos.ru/security-and-rule-of-law/gibdd/detail/6972029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1T18:30:46Z</meta:creation-date>
    <dc:date>2023-07-21T18:30:46Z</dc:date>
  </office:meta>
</office:document-meta>
</file>