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ведение-оперативно-профилактического-мероприятия-защита-с-01-по-10-июня-2022-года"/>Проведение оперативно-профилактического мероприятия «Защита» с 01 по 10 июня 2022 года<text:bookmark-end text:name="проведение-оперативно-профилактического-мероприятия-защита-с-01-по-10-июня-2022-года"/></text:h>
      <text:p text:style-name="First_20_paragraph">31.05.2022</text:p>
      <text:p text:style-name="Text_20_body">В период с 01 по 10 июня 2022 года на территории обслуживания Отдела МВД России по Таганскому району города Москвы будет проходить оперативно-профилактическое мероприятия «Защита» в целях предупреждения преступных посягательств в отношении детей, выявления лиц, совершающих насильственные действия, в том числе родителей, законных представителей, иных членов их семей, и принятия мер по защите прав и законных интересов несовершеннолетних  </text:p>
      <text:p text:style-name="Text_20_body"><text:line-break/></text:p>
      <text:p text:style-name="Text_20_body">Адрес страницы: <text:a xlink:type="simple" xlink:href="http://tagan.mos.ru/the-police-division-your-local/detail/10839694.html" office:name=""><text:span text:style-name="Definition">http://tagan.mos.ru/the-police-division-your-local/detail/1083969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0T15:06:45Z</meta:creation-date>
    <dc:date>2023-10-20T15:06:45Z</dc:date>
  </office:meta>
</office:document-meta>
</file>