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тивно-профилактическое-мероприятие-рецидив"/>Оперативно-профилактическое мероприятие «Рецидив»<text:bookmark-end text:name="оперативно-профилактическое-мероприятие-рецидив"/></text:h>
      <text:p text:style-name="First_20_paragraph">29.03.2023</text:p>
      <text:p text:style-name="Text_20_body">С 3 по 7 апреля 2023 года на территории Таганского района города Москвы будет проходить федеральное оперативно-профилактическое мероприятие «Рецидив», направленное на повышение эффективности предупреждения органами внутренних дел Российской Федерации совершения повторных преступлений лицами, имеющими непогашенную (неснятую) судимость, а также отдельных граждан, ранее совершивших преступления и состоящих на профилактическом учете органов внутренних дел.</text:p>
      <text:p text:style-name="Text_20_body"><text:line-break/></text:p>
      <text:p text:style-name="Text_20_body"><text:line-break/></text:p>
      <text:p text:style-name="Text_20_body">Адрес страницы: <text:a xlink:type="simple" xlink:href="http://tagan.mos.ru/the-police-division-your-local/detail/11496457.html" office:name=""><text:span text:style-name="Definition">http://tagan.mos.ru/the-police-division-your-local/detail/11496457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8T17:11:07Z</meta:creation-date>
    <dc:date>2024-08-18T17:11:07Z</dc:date>
  </office:meta>
</office:document-meta>
</file>