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о-профилактическое-мероприятие-защита"/>Оперативно-профилактическое мероприятие "Защита"<text:bookmark-end text:name="оперативно-профилактическое-мероприятие-защита"/></text:h>
      <text:p text:style-name="First_20_paragraph">01.06.2023</text:p>
      <text:p text:style-name="Text_20_body">На территории обслуживания Отдела МВД России по Таганскому району города Москвы с 1 по 10 июня 2023 проводится оперативно-профилактическое мероприятие "Защита".</text:p>
      <text:p text:style-name="Text_20_body"><text:line-break/></text:p>
      <text:p text:style-name="Text_20_body">Цель мероприятия - предупреждение преступных посягательств в отношении детей, выявление лиц, совершающих насильственные действия, в том числе со стороны родителей, законных представителей и иных членов их семей, а также принятие мер по защите прав и законных интересов несовершеннолетних.</text:p>
      <text:p text:style-name="Text_20_body"><text:line-break/></text:p>
      <text:p text:style-name="Text_20_body">Адрес страницы: <text:a xlink:type="simple" xlink:href="http://tagan.mos.ru/the-police-division-your-local/detail/11623218.html" office:name=""><text:span text:style-name="Definition">http://tagan.mos.ru/the-police-division-your-local/detail/11623218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08:33:14Z</meta:creation-date>
    <dc:date>2023-06-05T08:33:14Z</dc:date>
  </office:meta>
</office:document-meta>
</file>