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еративно-профилактическое-мероприятие-твой-выбор"/>Оперативно-профилактическое мероприятие "Твой выбор"<text:bookmark-end text:name="оперативно-профилактическое-мероприятие-твой-выбор"/></text:h>
      <text:p text:style-name="First_20_paragraph">16.04.2024</text:p>
      <text:p text:style-name="Text_20_body">С 15 по 21 апреля 2024 года на территории обслуживания Отдела МВД России по Таганскому району г. Москвы будет проходить оперативно-профилактическое мероприятие "Твой выбор", целью которого является нейтрализация попыток вовлечения несовершеннолетних в деструктивную, в том числе экстремистскую и террористическую деятельность, в незаконные массовые акции, противодействия проникновению в подростковую среду информации, пропагандирующей суицидальное поведение и насилие в образовательных организациях.</text:p>
      <text:p text:style-name="Text_20_body"><text:line-break/></text:p>
      <text:p text:style-name="Text_20_body">Адрес страницы: <text:a xlink:type="simple" xlink:href="http://tagan.mos.ru/the-police-division-your-local/detail/12317651.html" office:name=""><text:span text:style-name="Definition">http://tagan.mos.ru/the-police-division-your-local/detail/12317651.html</text:span></text:a></text:p>
      <text:p text:style-name="Text_20_body"><text:a xlink:type="simple" xlink:href="http://tagan.mos.ru" office:name=""><text:span text:style-name="Definition">Управа Таг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4-17T00:42:45Z</meta:creation-date>
    <dc:date>2024-04-17T00:42:45Z</dc:date>
  </office:meta>
</office:document-meta>
</file>