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дел-полиции-увд-на-московском-метрополитен-гу-мвд-россии-по-г.-москве-проводит-отбор-кандидатов-на-обучение"/>1 отдел полиции УВД на Московском метрополитен ГУ МВД России по г. Москве проводит отбор кандидатов на обучение<text:bookmark-end text:name="отдел-полиции-увд-на-московском-метрополитен-гу-мвд-россии-по-г.-москве-проводит-отбор-кандидатов-на-обучение"/></text:h>
      <text:p text:style-name="First_20_paragraph">21.11.2019</text:p>
      <text:p text:style-name="Text_20_body"><text:span text:style-name="T1">1 отдел полиции УВД на Московском метрополитен ГУ МВД России по г. Москве </text:span>проводит отбор кандидатов на учебу в Московский Университет МВД России, и колледжи «ГБОУ СПО Колледж полиции», «ГБОУ СПО Юридический колледж» на 2020-2021 учебный год, и <text:span text:style-name="T1">приглашает на работу</text:span> граждан РФ  имеющих образование не ниже среднего на должность сотрудников полиции. </text:p>
      <text:p text:style-name="Text_20_body"><text:span text:style-name="T1">Информация по телефону:</text:span> 8 (495) 622-29-25 и 8(999)015-25-35 с понедельника по пятницу с 9:00 до 18:00</text:p>
      <text:p text:style-name="Text_20_body"><text:line-break/></text:p>
      <text:p text:style-name="Text_20_body">Адрес страницы: <text:a xlink:type="simple" xlink:href="http://tagan.mos.ru/the-police-division-your-local/detail/8508123.html" office:name=""><text:span text:style-name="Definition">http://tagan.mos.ru/the-police-division-your-local/detail/8508123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31T19:55:12Z</meta:creation-date>
    <dc:date>2024-07-31T19:55:12Z</dc:date>
  </office:meta>
</office:document-meta>
</file>